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17158de7488eead2c1e644166d3c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orga:schulbeschreibung:zusammensetzung_der_schuelerschaft:start"/><text:bookmark-start text:name="__RefHeading___zusammensetzung_der_schuelerschaft_1"/><text:bookmark-start text:name="zusammensetzung_der_schuelerschaft"/>Zusammensetzung der Schülerschaft<text:bookmark-end text:name="__RefHeading___zusammensetzung_der_schuelerschaft_1"/><text:bookmark-end text:name="zusammensetzung_der_schuelerschaft"/></text:h>
      <text:p text:style-name="Text_20_body">Die Schülerinnen und Schüler des Gymnasiums Rutesheim kommen überwiegend aus den sechs Gemeinden des Heckengäus, die sich an der Finanzierung bei der Gründung des Gymnasiums 1997 beteiligt haben: </text:p>
      <text:p text:style-name="Text_20_body">1.	Rutesheim mit Teilort Perouse <text:line-break/>
2.	Weissach mit Teilort Flacht <text:line-break/>
3.	Heimsheim <text:line-break/>
4.	Wimsheim <text:line-break/>
5.	Mönsheim <text:line-break/>
6.	Friolzheim.</text:p>
      <text:p text:style-name="Text_20_body">Schulträger ist die Stadt Rutesheim.</text:p>
      <text:p text:style-name="Text_20_body">Circa 60 Prozent unserer Schülerinnen und Schüler sind Fahrschüler, 40 Prozent kommen direkt aus Rutesheim.</text:p>
      <text:p text:style-name="Text_20_body"><draw:frame draw:style-name="media" draw:name="0" text:anchor-type="as-char" draw:z-index="0" svg:width="12.85875cm" svg:height="7.9375cm"><draw:image xlink:href="Pictures/2b17158de7488eead2c1e644166d3c1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3::30:16</meta:creation-date>
    <dc:creator>Generated</dc:creator>
    <dc:date>2026-08-25T03::30:16</dc:date>
    <dc:language>en-US</dc:language>
    <meta:editing-cycles>1</meta:editing-cycles>
    <meta:editing-duration>PT0S</meta:editing-duration>
    <dc:title>portfolio:orga:schulbeschreibung:zusammensetzung_der_schuelerschaft:start</dc:title>
  </office:meta>
</office:document-meta>
</file>