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6921f870c2726100f4cc437f720cd9.jpg"/>
  <manifest:file-entry manifest:media-type="image/jpeg" manifest:full-path="Pictures/58d736230a79df7e3293085221a224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unterricht:kst_bp:start"/><text:bookmark-start text:name="__RefHeading___stundentafel_und_bildungsplaene_1"/><text:bookmark-start text:name="stundentafel_und_bildungsplaene"/>Stundentafel und Bildungspläne<text:bookmark-end text:name="__RefHeading___stundentafel_und_bildungsplaene_1"/><text:bookmark-end text:name="stundentafel_und_bildungsplaene"/></text:h>
      <text:p text:style-name="Text_20_body">Die Stundentafel gibt Auskunft über die Verteilung der Schulstunden auf die verschiedenen Fächer und Jahrgangsstufen. Sie basieren auf der jeweils gültigen Fassung der Stundentafelverordnung des Kultusministeriums und sind durch Schul- und Gesamtlehrerkonferenz an das pädagogische Konzept des Gymnasiums Rutesheim angepasst. 
Die Inhaltliche Grundlage des Unterrichts liefern der <text:a xlink:type="simple" xlink:href="http://www.bildungsplaene-bw.de/,Lde/Startseite" text:style-name="Internet_20_link" text:visited-style-name="Visited_20_Internet_20_Link">Bildungsplan</text:a> und die von der Kultusministerkonferenz verabschiedeten <text:a xlink:type="simple" xlink:href="https://www.kmk.org/themen/qualitaetssicherung-in-schulen/bildungsstandards.html" text:style-name="Internet_20_link" text:visited-style-name="Visited_20_Internet_20_Link">Bildungsstandards</text:a>.<text:line-break/></text:p>
      <text:p text:style-name="Text_20_body">Im Schuljahr 2026/27 gültig in den Klasenstufen 8-11: </text:p>
      <text:p text:style-name="Text_20_body"><draw:frame draw:style-name="media" draw:name="0" text:anchor-type="as-char" draw:z-index="0" svg:width="100.0125cm" svg:height="75.6708333333cm"><draw:image xlink:href="Pictures/7a6921f870c2726100f4cc437f720cd9.jpg" xlink:type="simple" xlink:show="embed" xlink:actuate="onLoad"/></draw:frame></text:p>
      <text:p text:style-name="Text_20_body"><text:span text:style-name="Strong_20_Emphasis">BNT Kl.5/6:</text:span> Klassen werden teilweise geteilt; somit jeweils 3 Schüler- und 4 Lehrerwochenstunden<text:line-break/>
<text:span text:style-name="Strong_20_Emphasis">Pool Block 1:</text:span> Nach Stundentafelverordnung für alle Schülerinnen und Schüler verpflichtend<text:line-break/>
<text:span text:style-name="Strong_20_Emphasis">Pool Block 2:</text:span> Maßnahmen zur Differenzierung und Förderung: die hier aufgelisteten Stunden führen nur teilweise zu einer Erhöhung der Schülerstundenzahlen<text:line-break/>
<text:span text:style-name="Strong_20_Emphasis">Projekt:</text:span> je 0,5 Stunden Projekt Musik zählt zu Block I und II<text:line-break/>
<text:span text:style-name="Strong_20_Emphasis">Lernband:</text:span> Klassenübergreifende Differenzierung nach Lern- und Leistungsstand<text:line-break/>
<text:span text:style-name="Strong_20_Emphasis">Diff. D/ M:</text:span> In Klasse 11 jeweils eine Differenzierungsstunde für D und M (Klassen werden geteilt)</text:p>
      <text:p text:style-name="Text_20_body">Im Schuljahr 2026/27 gültig in den Klassenstufen 5-7: </text:p>
      <text:p text:style-name="Text_20_body"><draw:frame draw:style-name="media" draw:name="1" text:anchor-type="as-char" draw:z-index="1" svg:width="100.0125cm" svg:height="72.628125cm"><draw:image xlink:href="Pictures/58d736230a79df7e3293085221a224d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06::08:48</meta:creation-date>
    <dc:creator>Generated</dc:creator>
    <dc:date>2026-09-01T06::08:48</dc:date>
    <dc:language>en-US</dc:language>
    <meta:editing-cycles>1</meta:editing-cycles>
    <meta:editing-duration>PT0S</meta:editing-duration>
    <dc:title>portfolio:unterricht:kst_bp:start</dc:title>
  </office:meta>
</office:document-meta>
</file>